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微軟正黑體" svg:font-family="微軟正黑體" style:font-family-generic="swiss" style:font-pitch="variable" svg:panose-1="2 11 6 4 3 5 4 4 2 4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986in" text:min-label-width="0.3333in" text:list-level-position-and-space-mode="label-alignment">
          <style:list-level-label-alignment text:label-followed-by="listtab" fo:margin-left="3.4319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986in" text:min-label-width="0.3333in" text:list-level-position-and-space-mode="label-alignment">
          <style:list-level-label-alignment text:label-followed-by="listtab" fo:margin-left="3.4319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986in" text:min-label-width="0.3333in" text:list-level-position-and-space-mode="label-alignment">
          <style:list-level-label-alignment text:label-followed-by="listtab" fo:margin-left="3.4319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in" fo:line-height="0.3472in"/>
      <style:text-properties style:font-name="標楷體" style:font-name-asian="標楷體" fo:font-size="20pt" style:font-size-asian="20pt" style:font-size-complex="20pt"/>
    </style:style>
    <style:style style:name="P2" style:parent-style-name="清單段落" style:family="paragraph">
      <style:paragraph-properties fo:line-height="0.3194in" fo:margin-left="0.4277in" fo:text-indent="-0.4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" style:parent-style-name="清單段落" style:family="paragraph">
      <style:paragraph-properties fo:line-height="0.3194in" fo:margin-left="0.6895in" fo:text-indent="-0.4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" style:parent-style-name="清單段落" style:list-style-name="LFO1" style:family="paragraph">
      <style:paragraph-properties fo:text-align="justify" fo:line-height="0.3194in" fo:margin-left="0.943in" fo:text-indent="-0.2416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P10" style:parent-style-name="清單段落" style:list-style-name="LFO1" style:family="paragraph">
      <style:paragraph-properties fo:text-align="justify" fo:line-height="0.3194in" fo:margin-left="0.943in" fo:text-indent="-0.2416in">
        <style:tab-stops/>
      </style:paragraph-properties>
    </style:style>
    <style:style style:name="T11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P28" style:parent-style-name="清單段落" style:list-style-name="LFO1" style:family="paragraph">
      <style:paragraph-properties fo:text-align="justify" fo:line-height="0.3194in" fo:margin-left="0.943in" fo:text-indent="-0.2416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53" style:parent-style-name="清單段落" style:family="paragraph">
      <style:paragraph-properties fo:line-height="0.3194in" fo:margin-left="0.6895in" fo:text-indent="-0.4243in">
        <style:tab-stops/>
      </style:paragraph-properties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61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62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63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65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70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P71" style:parent-style-name="清單段落" style:family="paragraph">
      <style:paragraph-properties fo:line-height="0.3194in" fo:margin-left="0.6895in" fo:text-indent="-0.4243in">
        <style:tab-stops/>
      </style:paragraph-properties>
    </style:style>
    <style:style style:name="T72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75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77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79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80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81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82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83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84" style:parent-style-name="清單段落" style:family="paragraph">
      <style:paragraph-properties fo:line-height="0.3194in" fo:margin-left="0.6895in" fo:text-indent="-0.4243in">
        <style:tab-stops/>
      </style:paragraph-properties>
    </style:style>
    <style:style style:name="T85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88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89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90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91" style:parent-style-name="清單段落" style:family="paragraph">
      <style:paragraph-properties fo:line-height="0.3194in" fo:margin-left="0.6895in" fo:text-indent="-0.4243in">
        <style:tab-stops/>
      </style:paragraph-properties>
    </style:style>
    <style:style style:name="T92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93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94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95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96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97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T98" style:parent-style-name="預設段落字型" style:family="text">
      <style:text-properties style:font-name="標楷體" style:font-name-asian="標楷體" style:font-name-complex="微軟正黑體" style:letter-kerning="false" fo:font-size="16pt" style:font-size-asian="16pt" style:font-size-complex="16pt"/>
    </style:style>
    <style:style style:name="T99" style:parent-style-name="預設段落字型" style:family="text">
      <style:text-properties style:font-name="標楷體" style:font-name-asian="標楷體" style:font-name-complex="Microsoft YaHei" style:letter-kerning="false" fo:font-size="16pt" style:font-size-asian="16pt" style:font-size-complex="16pt"/>
    </style:style>
    <style:style style:name="T100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</office:automatic-styles>
  <office:body>
    <office:text text:use-soft-page-breaks="true">
      <text:p text:style-name="P1"><text:bookmark-start text:name="_Hlk232578649"/><text:bookmark-start text:name="_Hlk220915761"/>農業部因應美國關稅養殖吳郭魚加工獎勵作業原則<text:bookmark-end text:name="_Hlk232578649"/>第九點修正規定</text:p>
      <text:p text:style-name="P2">九、受理單位辦理事項：</text:p>
      <text:p text:style-name="P3">(一)獎勵切片成品重量登記：</text:p>
      <text:list text:style-name="LFO1" text:continue-numbering="true">
        <text:list-item>
          <text:p text:style-name="P4"><text:span text:style-name="T5">每日下午四時前通報本部漁業署登記重</text:span><text:span text:style-name="T6">量</text:span><text:span text:style-name="T7">總</text:span><text:span text:style-name="T8">數</text:span><text:span text:style-name="T9">。</text:span></text:p>
        </text:list-item>
        <text:list-item>
          <text:p text:style-name="P10"><text:span text:style-name="T11">登記達三百公噸時，由本部漁業署通知受</text:span><text:span text:style-name="T12">理</text:span><text:span text:style-name="T13">單位停</text:span><text:span text:style-name="T14">止受</text:span><text:span text:style-name="T15">理</text:span><text:span text:style-name="T16">並依受</text:span><text:span text:style-name="T17">理</text:span><text:span text:style-name="T18">單位收件順序決定。如同時有</text:span><text:span text:style-name="T19">數</text:span><text:span text:style-name="T20">個</text:span><text:span text:style-name="T21">獎</text:span><text:span text:style-name="T22">勵</text:span><text:span text:style-name="T23">對象登記者，平均分配獎</text:span><text:span text:style-name="T24">勵</text:span><text:span text:style-name="T25">登記重</text:span><text:span text:style-name="T26">量</text:span><text:span text:style-name="T27">。</text:span></text:p>
        </text:list-item>
        <text:list-item>
          <text:p text:style-name="P28"><text:span text:style-name="T29">獎</text:span><text:span text:style-name="T30">勵</text:span><text:span text:style-name="T31">對象未依第七點第三款規定於登記後十日內進</text:span><text:span text:style-name="T32">廠加工者，取消其獎</text:span><text:span text:style-name="T33">勵</text:span><text:span text:style-name="T34">登記並通知獎</text:span><text:span text:style-name="T35">勵</text:span><text:span text:style-name="T36">對象，另就</text:span><text:span text:style-name="T37">該經取消登記之獎</text:span><text:span text:style-name="T38">勵</text:span><text:span text:style-name="T39">重</text:span><text:span text:style-name="T40">量</text:span><text:span text:style-name="T41">通報</text:span><text:span text:style-name="T42">本部漁業署。本部漁</text:span><text:span text:style-name="T43">業署得另</text:span><text:span text:style-name="T44">行</text:span><text:span text:style-name="T45">公告受</text:span><text:span text:style-name="T46">理</text:span><text:span text:style-name="T47">獎</text:span><text:span text:style-name="T48">勵切</text:span><text:span text:style-name="T49">片成品重</text:span><text:span text:style-name="T50">量</text:span><text:span text:style-name="T51">登記之期</text:span><text:span text:style-name="T52">間。</text:span></text:p>
        </text:list-item>
      </text:list>
      <text:p text:style-name="P53"><text:span text:style-name="T54">(二)加工：每週二中午十二時前以電子郵件向本部漁業</text:span><text:span text:style-name="T55">署通報統計清冊，清冊內應載明受</text:span><text:span text:style-name="T56">理</text:span><text:span text:style-name="T57">各獎</text:span><text:span text:style-name="T58">勵</text:span><text:span text:style-name="T59">單位之</text:span><text:span text:style-name="T60">受</text:span><text:span text:style-name="T61">理</text:span><text:span text:style-name="T62">時間、登記總</text:span><text:span text:style-name="T63">數</text:span><text:span text:style-name="T64">、池邊收</text:span><text:span text:style-name="T65">魚日期、收魚</text:span><text:span text:style-name="T66">量</text:span><text:span text:style-name="T67">、成</text:span><text:span text:style-name="T68">品</text:span><text:span text:style-name="T69">量</text:span><text:span text:style-name="T70">等資訊。</text:span></text:p>
      <text:p text:style-name="P71"><text:span text:style-name="T72">(三)查驗：受</text:span><text:span text:style-name="T73">理</text:span><text:span text:style-name="T74">單位依據加工廠進貨紀</text:span><text:span text:style-name="T75">錄</text:span><text:span text:style-name="T76">、成品重</text:span><text:span text:style-name="T77">量</text:span><text:span text:style-name="T78">及</text:span><text:span text:style-name="T79">製成</text:span><text:span text:style-name="T80">率</text:span><text:span text:style-name="T81">查驗，並得視需要要求提供相關佐證資</text:span><text:span text:style-name="T82">料</text:span><text:span text:style-name="T83">(如照片、影像等)。</text:span></text:p>
      <text:p text:style-name="P84"><text:span text:style-name="T85">(四)受</text:span><text:span text:style-name="T86">理</text:span><text:span text:style-name="T87">單位於中華民國一百十五</text:span><text:span text:style-name="T88">年</text:span><text:span text:style-name="T89">八月十五日前，向</text:span><text:span text:style-name="T90">本部漁業署研提補助計畫。必要時本部得展延研提計畫期限。</text:span></text:p>
      <text:p text:style-name="P91"><text:span text:style-name="T92">(五)撥款：審查通過後檢附清冊，由本部漁業署撥付獎</text:span><text:span text:style-name="T93">勵金</text:span><text:span text:style-name="T94">予受</text:span><text:span text:style-name="T95">理</text:span><text:span text:style-name="T96">單位後核</text:span><text:span text:style-name="T97">撥獎</text:span><text:span text:style-name="T98">勵</text:span><text:span text:style-name="T99">對象</text:span><text:span text:style-name="T100">。</text:span><text:bookmark-end text:name="_Hlk22091576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微軟正黑體" svg:font-family="微軟正黑體" style:font-family-generic="swiss" style:font-pitch="variable" svg:panose-1="2 11 6 4 3 5 4 4 2 4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style:vertical-align="baseline" fo:margin-bottom="0in" fo:line-height="100%" fo:margin-left="0.3333in">
        <style:tab-stops/>
      </style:paragraph-properties>
      <style:text-properties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986in" text:min-label-width="0.3333in" text:list-level-position-and-space-mode="label-alignment">
          <style:list-level-label-alignment text:label-followed-by="listtab" fo:margin-left="3.4319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986in" text:min-label-width="0.3333in" text:list-level-position-and-space-mode="label-alignment">
          <style:list-level-label-alignment text:label-followed-by="listtab" fo:margin-left="3.4319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986in" text:min-label-width="0.3333in" text:list-level-position-and-space-mode="label-alignment">
          <style:list-level-label-alignment text:label-followed-by="listtab" fo:margin-left="3.4319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0.689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David</meta:initial-creator>
    <dc:creator>吳峻弘</dc:creator>
    <meta:creation-date>2026-08-14T06:55:00Z</meta:creation-date>
    <dc:date>2026-08-14T07:49:00Z</dc:date>
    <meta:print-date>2026-08-06T10:07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68" meta:character-count="459" meta:row-count="3" meta:non-whitespace-character-count="392"/>
  </office:meta>
</office:document-meta>
</file>